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text-properties style:font-name="標楷體" fo:font-size="18pt" style:font-name-asian="標楷體" style:font-size-asian="18pt" style:font-name-complex="標楷體" style:font-size-complex="18pt"/>
    </style:style>
    <style:style style:name="P2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8pt" style:font-name-asian="標楷體" style:font-size-asian="18pt" style:font-name-complex="標楷體" style:font-size-complex="18pt"/>
    </style:style>
    <style:style style:name="P3" style:family="paragraph" style:parent-style-name="Standard">
      <style:paragraph-properties fo:margin-top="0cm" fo:margin-bottom="0cm" loext:contextual-spacing="false" fo:line-height="100%"/>
    </style:style>
    <style:style style:name="P4" style:family="paragraph" style:parent-style-name="Standard">
      <style:paragraph-properties fo:margin-top="0cm" fo:margin-bottom="0cm" loext:contextual-spacing="false" fo:line-height="100%"/>
      <style:text-properties officeooo:paragraph-rsid="000f7c6a"/>
    </style:style>
    <style:style style:name="P5" style:family="paragraph" style:parent-style-name="Standard">
      <style:paragraph-properties fo:margin-top="0cm" fo:margin-bottom="0cm" loext:contextual-spacing="false" fo:line-height="100%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top="0cm" fo:margin-bottom="0cm" loext:contextual-spacing="false" fo:line-height="100%"/>
      <style:text-properties style:font-name="標楷體" fo:font-size="14pt" officeooo:paragraph-rsid="000f7c6a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margin-top="0cm" fo:margin-bottom="0cm" loext:contextual-spacing="false" fo:line-height="100%"/>
      <style:text-properties style:font-name="標楷體" fo:font-size="14pt" officeooo:paragraph-rsid="0012504b" style:font-name-asian="標楷體" style:font-size-asian="14pt" style:font-name-complex="標楷體" style:font-size-complex="14pt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4" style:family="text">
      <style:text-properties style:font-name="標楷體" fo:font-size="12pt" style:font-name-asian="標楷體" style:font-size-asian="12pt" style:font-name-complex="標楷體" style:font-size-complex="12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ize="12pt" style:font-size-asian="12pt" style:font-size-complex="12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宜蘭縣永樂國民小學停用午餐供應申請表</text:p>
      <text:p text:style-name="P1"/>
      <text:p text:style-name="P4"><text:span text:style-name="T2">(ㄧ)、申 請 人：</text:span><text:span text:style-name="T3">　　　　　　　　　　　　</text:span></text:p>
      <text:p text:style-name="P4"><text:span text:style-name="T2"/></text:p>
      <text:p text:style-name="P4"><text:span text:style-name="T2">(二)、申請日期：</text:span><text:span text:style-name="T3">　　　</text:span><text:span text:style-name="T2">年</text:span><text:span text:style-name="T3">　　　</text:span><text:span text:style-name="T2">月</text:span><text:span text:style-name="T3">　　　</text:span><text:span text:style-name="T2">日</text:span></text:p>
      <text:p text:style-name="P6"/>
      <text:p text:style-name="P6">(三)、停用人員：</text:p>
      <text:p text:style-name="P7"><text:s text:c="4"/>1.個別人員： </text:p>
      <text:p text:style-name="P7"><text:s text:c="2"/></text:p>
      <text:p text:style-name="P4"><text:span text:style-name="T2"><text:s text:c="4"/>2.班 <text:s text:c="3"/>級：</text:span><text:span text:style-name="T3">　　　</text:span><text:span text:style-name="T2">年 </text:span><text:span text:style-name="T3">　　　</text:span><text:span text:style-name="T2">班</text:span><text:span text:style-name="T4">（含導師及工作人員）</text:span><text:span text:style-name="T2">人數： </text:span><text:span text:style-name="T3">　　　</text:span><text:span text:style-name="T2">人</text:span></text:p>
      <text:p text:style-name="P4"><text:span text:style-name="T2"/></text:p>
      <text:p text:style-name="P6"><text:s text:c="6"/>班 <text:s text:c="3"/>級：<text:span text:style-name="T5">　　　</text:span>年 <text:span text:style-name="T5">　　　</text:span>班<text:span text:style-name="T6"> <text:s text:c="7"/>　 <text:s text:c="2"/>　 <text:s text:c="3"/></text:span><text:s/>人數： <text:span text:style-name="T5">　　　</text:span>人</text:p>
      <text:p text:style-name="P6"/>
      <text:p text:style-name="P6"><text:s text:c="6"/>班 <text:s text:c="3"/>級：<text:span text:style-name="T5">　　　</text:span>年 <text:span text:style-name="T5">　　　</text:span>班<text:span text:style-name="T6"> <text:s text:c="8"/>　 <text:s text:c="4"/></text:span><text:s text:c="4"/>人數： <text:span text:style-name="T5">　　　</text:span>人</text:p>
      <text:p text:style-name="P6"/>
      <text:p text:style-name="P3"><text:span text:style-name="T2"><text:s text:c="6"/>合　　計：共</text:span><text:span text:style-name="T3">　　　　　　　　　　</text:span><text:span text:style-name="T2">人 <text:s text:c="7"/></text:span></text:p>
      <text:p text:style-name="P4"><text:span text:style-name="T2"/></text:p>
      <text:p text:style-name="P4"><text:span text:style-name="T2">(四)、原 <text:s text:c="3"/>因:</text:span><text:span text:style-name="T3">　　　　　　　　　　　　　　　　　　　　　　　　　</text:span><text:span text:style-name="T2"> </text:span></text:p>
      <text:p text:style-name="P4"><text:span text:style-name="T2"/></text:p>
      <text:p text:style-name="P4"><text:span text:style-name="T2">(五)、停用日期: </text:span><text:span text:style-name="T3">　　　</text:span><text:span text:style-name="T2">年</text:span><text:span text:style-name="T3">　　　</text:span><text:span text:style-name="T2">月</text:span><text:span text:style-name="T3">　　　</text:span><text:span text:style-name="T2">日 </text:span><text:span text:style-name="T1">至</text:span><text:span text:style-name="T3">　　　</text:span><text:span text:style-name="T2">年</text:span><text:span text:style-name="T3">　　　</text:span><text:span text:style-name="T2">月</text:span><text:span text:style-name="T3">　　　</text:span><text:span text:style-name="T2">日</text:span></text:p>
      <text:p text:style-name="P5"/>
      <text:p text:style-name="P5">(六)、處室主管: __________________ <text:s text:c="2"/></text:p>
      <text:p text:style-name="P5"/>
      <text:p text:style-name="P5">[註]:申請人請於停用日5天前辦理申請，以便通知全順辦理減餐作業。</text:p>
      <text:p text:style-name="P5"/>
      <text:p text:style-name="P5">午餐秘書: <text:s text:c="6"/>出納: <text:s text:c="6"/>總務主任： <text:s text:c="7"/>主計: <text:s text:c="9"/>校長: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01cm" fo:margin-bottom="2.54cm" fo:margin-left="2.2cm" fo:margin-right="2.2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宜蘭縣柯林國民小學停用午餐供應申請表</dc:title>
    <meta:initial-creator>kles</meta:initial-creator>
    <meta:creation-date>2017-01-10T13:48:00</meta:creation-date>
    <dc:date>2017-02-13T08:46:52.005000000</dc:date>
    <meta:print-date>2008-11-11T07:56:00</meta:print-date>
    <meta:editing-cycles>6</meta:editing-cycles>
    <meta:editing-duration>PT12M51S</meta:editing-duration>
    <meta:generator>LibreOffice/4.4.6.3$Windows_x86 LibreOffice_project/e8938fd3328e95dcf59dd64e7facd2c7d67c704d</meta:generator>
    <meta:document-statistic meta:table-count="0" meta:image-count="0" meta:object-count="0" meta:page-count="1" meta:paragraph-count="15" meta:word-count="180" meta:character-count="440" meta:non-whitespace-character-count="200"/>
  </office:meta>
</office:document-meta>
</file>